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4400000044105EB0EC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cm" table:align="left"/>
    </style:style>
    <style:style style:name="Tableau1.A" style:family="table-column">
      <style:table-column-properties style:column-width="17cm"/>
    </style:style>
    <style:style style:name="Tableau1.A1" style:family="table-cell">
      <style:table-cell-properties style:vertical-align="middle" fo:padding="0.049cm" fo:border="none"/>
    </style:style>
    <style:style style:name="P1" style:family="paragraph" style:parent-style-name="Text_20_body" style:list-style-name="L1"/>
    <style:style style:name="P2" style:family="paragraph" style:parent-style-name="Text_20_body">
      <style:paragraph-properties fo:margin-top="0cm" fo:margin-bottom="0cm"/>
    </style:style>
    <style:style style:name="P3" style:family="paragraph" style:parent-style-name="Text_20_body" style:list-style-name="L1">
      <style:paragraph-properties fo:margin-top="0cm" fo:margin-bottom="0cm"/>
    </style:style>
    <style:style style:name="P4" style:family="paragraph" style:parent-style-name="Table_20_Contents" style:list-style-name="L2"/>
    <style:style style:name="P5" style:family="paragraph" style:parent-style-name="Table_20_Contents">
      <style:paragraph-properties fo:margin-top="0cm" fo:margin-bottom="0.499cm"/>
    </style:style>
    <style:style style:name="P6" style:family="paragraph" style:parent-style-name="Table_20_Contents" style:list-style-name="L2">
      <style:paragraph-properties fo:margin-top="0cm" fo:margin-bottom="0.499cm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0.035cm solid #000080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Rédiger une fiche de poste</text:h>
      <text:p text:style-name="Horizontal_20_Line"/>
      <text:p text:style-name="Text_20_body">Avant toute embauche, une <text:span text:style-name="Strong_20_Emphasis">réflexion préalable</text:span> est indispensable sur les questions suivantes :</text:p>
      <text:list xml:id="list6525685691358607194" text:style-name="L1">
        <text:list-item>
          <text:p text:style-name="P3">Quels besoins de l’association ? Quelles tâches la nouvelle personne devra assumer ?</text:p>
        </text:list-item>
        <text:list-item>
          <text:p text:style-name="P3">Quelle articulation avec les RH (bénévoles/salariées) déjà mobilisées ? Quelles relations entre eux ? (hiérarchique, travail collectif...) Quelle capacité d’encadrement ?</text:p>
        </text:list-item>
        <text:list-item>
          <text:p text:style-name="P3">Quelles qualifications ? Quels savoirs faire ? Savoir être ?</text:p>
        </text:list-item>
        <text:list-item>
          <text:p text:style-name="P3">Quel temps est nécessaire pour accomplir les tâches ? Si temps partiel, quelle répartition sur la semaine ?</text:p>
        </text:list-item>
        <text:list-item>
          <text:p text:style-name="P3">Quel lieu de travail ? Quels besoins matériels pour accomplir les tâches ? Quels frais annexes (transport) à anticiper ?</text:p>
        </text:list-item>
        <text:list-item>
          <text:p text:style-name="P3">Contrat aidé possible ? Exigé ?</text:p>
        </text:list-item>
        <text:list-item>
          <text:p text:style-name="P3">Quelle rémunération et éventuels avantages aidés ?</text:p>
        </text:list-item>
        <text:list-item>
          <text:p text:style-name="P3">Quelle date de début ?</text:p>
        </text:list-item>
        <text:list-item>
          <text:p text:style-name="P1">Quelle organisation pour le recrutement (à qui envoyer ? Dates ?)</text:p>
        </text:list-item>
      </text:list>
      <text:p text:style-name="Text_20_body">Et surtout,<text:span text:style-name="Strong_20_Emphasis"> l’association a-t-elle les moyens financiers et humains</text:span> d’assumer tout cela ?</text:p>
      <text:p text:style-name="Text_20_body">La rédaction collective d’une fiche de poste est le meilleur moyen de répondre à ces questions.</text:p>
      <text:p text:style-name="P2"><draw:a xlink:type="simple" xlink:href="https://acegaa.org/IMG/doc/modele_fiche_poste.doc"><draw:frame draw:style-name="fr1" draw:name="images1" text:anchor-type="as-char" svg:width="1.764cm" svg:height="1.764cm" draw:z-index="0"><draw:image xlink:href="Pictures/100002010000004400000044105EB0EC.png" xlink:type="simple" xlink:show="embed" xlink:actuate="onLoad"/><draw:image xlink:href="https://acegaa.org/local/cache-vignettes/L64xH64/doc-d03fe.svg?1727884849" xlink:type="simple" xlink:show="embed" xlink:actuate="onLoad"/></draw:frame></draw:a> </text:p>
      <text:p text:style-name="P2"><text:span text:style-name="Strong_20_Emphasis">Exemple Fiche de poste </text:span></text:p>
      <table:table table:name="Tableau1" table:style-name="Tableau1">
        <table:table-column table:style-name="Tableau1.A"/>
        <table:table-row>
          <table:table-cell table:style-name="Tableau1.A1" office:value-type="string">
            <text:p text:style-name="P5"><text:span text:style-name="Strong_20_Emphasis">Rédiger une fiche de poste : attention aux discriminations !</text:span></text:p>
            <text:list xml:id="list8037617732940534819" text:style-name="L2">
              <text:list-item>
                <text:p text:style-name="P4">Pas d’âge minimum (hors âge légal) et pas de limite d’âge</text:p>
              </text:list-item>
              <text:list-item>
                <text:p text:style-name="P4">Pas de mentions sexistes (le poste doit être unisexe)</text:p>
              </text:list-item>
              <text:list-item>
                <text:p text:style-name="P4">Pas de discriminations au regard de l’ethnie, du lieu d’habitation, de la religion, de l’orientation sexuelle, des opinions politiques, de la situation familiale (réels ou supposés)</text:p>
              </text:list-item>
              <text:list-item>
                <text:p text:style-name="P6">Pas d’exigences qui ne soit pas en lien avec le poste (exiger le permis B pour un poste sédentaire)</text:p>
              </text:list-item>
            </text:list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Lucida Sans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sso ACEGAA</meta:initial-creator>
    <meta:creation-date>2025-10-23T07:15:09.54</meta:creation-date>
    <meta:document-statistic meta:table-count="1" meta:image-count="1" meta:object-count="0" meta:page-count="1" meta:paragraph-count="20" meta:word-count="250" meta:character-count="1500"/>
    <dc:date>2025-10-23T07:16:07.30</dc:date>
    <dc:creator>Asso ACEGAA</dc:creator>
    <meta:editing-duration>PT59S</meta:editing-duration>
    <meta:editing-cycles>1</meta:editing-cycles>
    <meta:generator>OpenOffice/4.1.13$Win32 OpenOffice.org_project/4113m1$Build-9810</meta:generator>
  </office:meta>
</office:document-meta>
</file>